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left="0cm" fo:margin-right="0cm" fo:line-height="100%" fo:text-align="center" style:justify-single-word="false" fo:text-indent="0cm" style:auto-text-indent="false"/>
    </style:style>
    <style:style style:name="P2" style:family="paragraph" style:parent-style-name="Standard">
      <style:paragraph-properties fo:margin-left="0cm" fo:margin-right="0cm" fo:line-height="100%" fo:text-align="justify" style:justify-single-word="false" fo:text-indent="0cm" style:auto-text-indent="false"/>
      <style:text-properties fo:color="#000000" loext:opacity="100%" style:font-name="Arial" fo:language="pt" fo:country="BR" style:font-name-complex="Arial2"/>
    </style:style>
    <style:style style:name="P3" style:family="paragraph" style:parent-style-name="List_20_Paragraph" style:list-style-name="WWNum1">
      <style:paragraph-properties fo:margin-left="1.27cm" fo:margin-right="0cm" fo:line-height="100%" fo:text-align="center" style:justify-single-word="false" fo:text-indent="-0.635cm" style:auto-text-indent="false">
        <style:tab-stops>
          <style:tab-stop style:position="0cm"/>
        </style:tab-stops>
      </style:paragraph-properties>
    </style:style>
    <style:style style:name="P4" style:family="paragraph" style:parent-style-name="Standard">
      <style:paragraph-properties fo:margin-left="0cm" fo:margin-right="0cm" fo:line-height="100%" fo:text-align="justify" style:justify-single-word="false" fo:text-indent="0cm" style:auto-text-indent="false"/>
    </style:style>
    <style:style style:name="T1" style:family="text">
      <style:text-properties fo:font-size="16pt" fo:language="pt" fo:country="BR" style:font-size-asian="16pt" style:font-size-complex="16pt"/>
    </style:style>
    <style:style style:name="T2" style:family="text">
      <style:text-properties fo:color="#000000" loext:opacity="100%" style:font-name="Arial" fo:font-size="16pt" fo:font-weight="bold" style:font-size-asian="16pt" style:font-weight-asian="bold" style:font-name-complex="Arial2" style:font-size-complex="16pt"/>
    </style:style>
    <style:style style:name="T3" style:family="text">
      <style:text-properties fo:color="#000000" loext:opacity="100%" style:font-name="Arial" fo:font-size="16pt" style:font-size-asian="16pt" style:font-name-complex="Arial2" style:font-size-complex="16pt"/>
    </style:style>
    <style:style style:name="T4" style:family="text">
      <style:text-properties fo:color="#000000" loext:opacity="100%" style:font-name="Arial" fo:language="pt" fo:country="BR" style:font-name-complex="Arial2"/>
    </style:style>
    <style:style style:name="T5" style:family="text">
      <style:text-properties fo:color="#000000" loext:opacity="100%" style:font-name="Arial" fo:language="pt" fo:country="BR" fo:font-weight="bold" style:font-weight-asian="bold" style:font-name-complex="Arial2"/>
    </style:style>
    <style:style style:name="T6" style:family="text">
      <style:text-properties fo:color="#000000" loext:opacity="100%" style:font-name="Arial" fo:font-weight="bold" style:font-weight-asian="bold" style:font-name-complex="Arial2"/>
    </style:style>
    <style:style style:name="T7" style:family="text">
      <style:text-properties fo:color="#000000" loext:opacity="100%" style:font-name="Arial" style:font-name-complex="Arial2"/>
    </style:style>
    <style:style style:name="T8" style:family="text">
      <style:text-properties fo:color="#000000" loext:opacity="100%" style:font-name="Arial" fo:language="ar" fo:country="SA" style:font-family-asian="Calibri" style:font-family-generic-asian="system" style:font-pitch-asian="variable" style:language-asian="pt" style:country-asian="BR" style:font-name-complex="Arial2" style:language-complex="ar" style:country-complex="SA"/>
    </style:style>
    <style:style style:name="T9" style:family="text">
      <style:text-properties fo:font-size="13pt" fo:language="pt" fo:country="BR" fo:font-weight="bold" style:font-size-asian="13pt" style:font-weight-asian="bold" style:font-size-complex="13pt"/>
    </style:style>
    <style:style style:name="T10" style:family="text">
      <style:text-properties fo:font-size="13pt" fo:font-weight="bold" style:font-size-asian="13pt" style:font-weight-asian="bold" style:font-size-complex="13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2">TERMO DE REGRAS PARA O LEILÃO DE VEÍCULOS </text:span></text:p>
      <text:p text:style-name="P1" loext:marker-style-name="T1"><text:span text:style-name="T2">AUTOMOTORES PARTICULAR/ANTIGOS <text:s/></text:span><text:span text:style-name="T3"><text:s/></text:span></text:p>
      <text:p text:style-name="P2" loext:marker-style-name="T4"/>
      <text:p text:style-name="P2" loext:marker-style-name="T4"/>
      <text:p text:style-name="P2" loext:marker-style-name="T4"/>
      <text:p text:style-name="P2" loext:marker-style-name="T4"/>
      <text:p text:style-name="P2" loext:marker-style-name="T4"/>
      <text:p text:style-name="P2" loext:marker-style-name="T4"/>
      <text:list text:style-name="WWNum1">
        <text:list-item>
          <text:p text:style-name="P3" loext:marker-style-name="T5"><text:span text:style-name="T6">INTRÓITO</text:span><text:span text:style-name="T5"/></text:p>
        </text:list-item>
      </text:list>
      <text:p text:style-name="P4" loext:marker-style-name="T4"><text:span text:style-name="T6">ARNALDO LEILÕES</text:span><text:span text:style-name="T7">, estabelecida na Rua Sacadura Cabral, 680- Vila Oeste, Belo Horizonte, MG, Leiloeiro Oficial Arnaldo Emilio Colombarolli , Jucemg nº 813, torna público a realização do LEILÃO DE VEÍCULOS AUTOMOTORES, do tipo maior lance, nunca inferior ao valor da avaliação, o qual deverá observar as seguintes regras:</text:span></text:p>
      <text:p text:style-name="P4" loext:marker-style-name="T4"><text:span text:style-name="T7"><text:s/></text:span><text:span text:style-name="T4"/></text:p>
      <text:p text:style-name="P4" loext:marker-style-name="T4"><text:span text:style-name="T7"><text:s/></text:span><text:span text:style-name="T4"/></text:p>
      <text:p text:style-name="P1" loext:marker-style-name="T5"><text:span text:style-name="T6">2. OBJETO</text:span><text:span text:style-name="T5"/></text:p>
      <text:p text:style-name="P4" loext:marker-style-name="T4"><text:span text:style-name="T7">O objeto deste LEILÃO é a alienação, pelo MAIOR LANCE, dos seguintes <text:s/>veículos automotores:</text:span><text:span text:style-name="T4"/></text:p>
      <text:p text:style-name="P2" loext:marker-style-name="T4"/>
      <text:p text:style-name="P2" loext:marker-style-name="T4"/>
      <text:p text:style-name="P1" loext:marker-style-name="T5"><text:span text:style-name="T6">3. DA SESSÃO PÚBLICA DO LEILÃO</text:span><text:span text:style-name="T5"/></text:p>
      <text:p text:style-name="P4" loext:marker-style-name="T4"><text:span text:style-name="T7">2.1. O leilão será dirigido pelo leiloeiro oficial Arnaldo Emilio Colombarolli, inscrito na JUCEMG sob nº 813.</text:span><text:span text:style-name="T4"/></text:p>
      <text:p text:style-name="P4" loext:marker-style-name="T4"><text:span text:style-name="T7">2.2. O leilão será </text:span><text:span text:style-name="T6">presencial e on-line</text:span><text:span text:style-name="T7"> (</text:span><text:a xlink:type="simple" xlink:href="http://www.arnaldoleiloes.com.br/" text:style-name="Internet_20_link" text:visited-style-name="Visited_20_Internet_20_Link"><text:span text:style-name="Internet_20_link"><text:span text:style-name="T8">www.arnaldoleiloes.com.br</text:span></text:span></text:a><text:span text:style-name="T7">) ocorrerá no endereço do Rua Parque Municipal AmericoRennê Giannette, BH/MG.</text:span></text:p>
      <text:p text:style-name="P4" loext:marker-style-name="T9"><text:span text:style-name="T10">DATA: 16 de Agosto <text:s text:c="2"/>2026, às 14:00 horas</text:span><text:span text:style-name="T9"/></text:p>
      <text:p text:style-name="P4" loext:marker-style-name="T4"><text:span text:style-name="T6"><text:s/></text:span><text:span text:style-name="T5"/></text:p>
      <text:p text:style-name="P1" loext:marker-style-name="T5"><text:span text:style-name="T6">4. DO REGULAMENTO OPERACIONAL DO CERTAME</text:span><text:span text:style-name="T5"/></text:p>
      <text:p text:style-name="P4" loext:marker-style-name="T4"><text:span text:style-name="T7">4.1. Poderá participar do Leilão qualquer pessoa física ou jurídica; </text:span><text:span text:style-name="T4"/></text:p>
      <text:p text:style-name="P4" loext:marker-style-name="T4"><text:span text:style-name="T7">4.2. O vencedor do Lance deverá apresentar os seguintes documentos: </text:span><text:span text:style-name="T4"/></text:p>
      <text:p text:style-name="P4" loext:marker-style-name="T4"><text:span text:style-name="T7">a) pessoa física:</text:span><text:span text:style-name="T4"/></text:p>
      <text:p text:style-name="P4" loext:marker-style-name="T4"><text:span text:style-name="T7">• cópia da cédula de identidade civil</text:span><text:span text:style-name="T4"/></text:p>
      <text:p text:style-name="P4" loext:marker-style-name="T4"><text:span text:style-name="T7">• cópia do comprovante de inscrição no Cadastro de Pessoas Físicas - CPF</text:span><text:span text:style-name="T4"/></text:p>
      <text:p text:style-name="P4" loext:marker-style-name="T4"><text:span text:style-name="T7">b) pessoa jurídica:</text:span><text:span text:style-name="T4"/></text:p>
      <text:p text:style-name="P4" loext:marker-style-name="T4"><text:span text:style-name="T7">• Comprovante de inscrição no Cadastro Nacional das Pessoas Jurídicas/Ministério da Fazenda – CNPJ/MF.</text:span><text:span text:style-name="T4"/></text:p>
      <text:p text:style-name="P4" loext:marker-style-name="T4"><text:span text:style-name="T7">• Ato constitutivo, estatuto ou contrato social em vigor, devidamente registrado, acompanhado de documentos de eleição de seus administradores e da comprovação da legitimidade para, em caso de vitória no certame, assinatura dos documentos vinculados à alienação do bem licitado.</text:span><text:span text:style-name="T4"/></text:p>
      <text:p text:style-name="P4" loext:marker-style-name="T4"><text:span text:style-name="T7">c) FICHA CADASTRAL E CONCORDÃNCIA COM AS REGRAS DO LEILÃO, a ser fornecida pelo leiloeiro durante o leilão, devidamente preenchida e assinada pelo arrematante ou seu preposto.</text:span><text:span text:style-name="T4"/></text:p>
      <text:p text:style-name="P4" loext:marker-style-name="T4"><text:span text:style-name="T7">4.3. Os lances deverão ser ofertados diretamente pelos interessados ou por seus representantes credenciados.</text:span><text:span text:style-name="T4"/></text:p>
      <text:p text:style-name="P4" loext:marker-style-name="T4"><text:span text:style-name="T7">4.4. Considerar-se-á credenciado como representante do ofertante aquele que, mediante procuração outorgada pelo representado, com firma reconhecida em cartório, detiver amplos poderes para ofertar lances, com todas as suas implicações. <text:s/></text:span><text:span text:style-name="T4"/></text:p>
      <text:p text:style-name="P4" loext:marker-style-name="T4"><text:span text:style-name="T7">4.5. O preço mínimo de venda dos bens consta da presente lista, tendo que atingir o valor estipulado pela empresa comitente, assim não sendo obrigado a vender o veículo,, admitindo-se somente lance para pagamento em Reais (R$) e à vista. </text:span><text:span text:style-name="T4"/></text:p>
      <text:p text:style-name="P4" loext:marker-style-name="T4"><text:soft-page-break/><text:span text:style-name="T7">4.6. O Leiloeiro Oficial fará jus à comissão pelos serviços prestados, que deverá ser paga pelo arrematante do bem no leilão, na proporção de 5% (cinco por cento) do lance vencedor, na conta Bancaria fornecida pelo leiloeiro.</text:span><text:span text:style-name="T4"/></text:p>
      <text:p text:style-name="P4" loext:marker-style-name="T4"><text:span text:style-name="T7"><text:s/></text:span><text:span text:style-name="T4"/></text:p>
      <text:p text:style-name="P1" loext:marker-style-name="T5"><text:span text:style-name="T6">5. DO CADASTRAMENTO PARA EFETUAR LANCES</text:span><text:span text:style-name="T5"/></text:p>
      <text:p text:style-name="P4" loext:marker-style-name="T4"><text:span text:style-name="T7">5.1. O interessado em participar do Leilão deverá está cadastrado no Site (</text:span><text:a xlink:type="simple" xlink:href="http://www.arnaldoleiloes.com.br/" text:style-name="Internet_20_link" text:visited-style-name="Visited_20_Internet_20_Link"><text:span text:style-name="Internet_20_link"><text:span text:style-name="T8">www.arnaldoleiloes.com.br</text:span></text:span></text:a><text:span text:style-name="T7">), ou preencher na hora do leilão, <text:s/>a FICHA CADASTRAL E CONCORDÃNCIA COM AS REGRAS DO LEILÃO, conforme formulário anexo a este termo.</text:span></text:p>
      <text:p text:style-name="P4" loext:marker-style-name="T4"><text:span text:style-name="T7">5.2. A apresentação de lances, que estará aberta exclusivamente aos licitantes cadastrados na forma do item “6.1”, implica o reconhecimento da plena ciência do licitante de todas as disposições constantes deste instrumento, bem como da Arnaldo Emilio Colombarolli, logo encerrado o leilão ou, em caso de inviabilidade do depósito imediato, no primeiro dia útil subseqüente.</text:span><text:span text:style-name="T4"/></text:p>
      <text:p text:style-name="P4" loext:marker-style-name="T4"><text:span text:style-name="T7">7.4 A falta de pagamento do valor da arrematação e da comissão do leiloeiro e <text:s text:c="2"/>a não liberação dos valores depositados nas referidas contas bancárias <text:s/>caracterizará a desistência da proposta, com a conseqüente imposição de multa no percentual de 20% (vinte por cento) sobre o preço ofertado somado à comissão do leiloeiro. </text:span><text:span text:style-name="T4"/></text:p>
      <text:p text:style-name="P4" loext:marker-style-name="T4"><text:span text:style-name="T7">7.6 Salvo por motivo de revogação deste certame, previsto no item 12.3, ou em razão do contido no item 8.3, ambos deste Edital, não haverá devolução da comissão do leiloeiro oficial equivalente a 5% (cinco por cento) do valor do lance vencedor.</text:span><text:span text:style-name="T4"/></text:p>
      <text:p text:style-name="P4" loext:marker-style-name="T4"><text:span text:style-name="T7">7.7 <text:s/>Correrão por conta do comprador todas as despesas decorrentes da aquisição dos bens, tais como taxas e impostos, registros, despesas com despachantes e outras acaso devidas.</text:span><text:span text:style-name="T4"/></text:p>
      <text:p text:style-name="P4" loext:marker-style-name="T4"><text:span text:style-name="T7">7.8 No prazo de 30 (trinta) dias contados da assinatura do respectivo Certificado de Transferência do Veículo, o licitante deverá efetivar e comprovar a transferência de propriedade do bem arrematado perante o DETRAN/MG, sob pena de incorrer em multa no percentual de 20% (vinte por cento) sobre o valor da arrematação, a favor da </text:span><text:span text:style-name="T6">ArnaldoLeilões</text:span><text:span text:style-name="T7">, sem prejuízo das sanções administrativas.</text:span></text:p>
      <text:p text:style-name="P4" loext:marker-style-name="T4"><text:span text:style-name="T7">7.9 </text:span><text:span text:style-name="T6">Não caberá à ArnaldoLeilões, qualquer responsabilidade quanto à conservação ou reparos nos bens licitados, caso em que o arrematante os recebe no estado em que se encontram, não podendo reclamar, cobrar ou exigir qualquer reparo, conserto ou abatimento no preço seja a que título for. </text:span></text:p>
      <text:p text:style-name="P4" loext:marker-style-name="T4"><text:span text:style-name="T7">7.10. <text:s/>Os veículos automotores e máquinas serão vendidos no estado em que se encontram, ficando claro que as características mencionadas nos editais, catálogos e outros veículos de comunicação, são meramente enunciativas, isto é, o arrematante adquire o bem tal como coisa certa e determinada, independentemente de suas exatas qualidades, sejam elas quais forem, não podendo, por conseguinte, reclamar de eventuais defeitos, nem alegar desconhecimento das condições, características e estado de conservação dos bens, não sendo igualmente cabível, em tais hipóteses, pleitear a rescisão do contrato ou abatimento proporcional do preço. Eventuais defeitos nos bens <text:s/>serão resolvidas pelo arrematante, sem qualquer ônus para a </text:span><text:span text:style-name="T6">ArnaldoLeilões</text:span><text:span text:style-name="T7">.</text:span></text:p>
      <text:p text:style-name="P4" loext:marker-style-name="T4"><text:span text:style-name="T7">7.11. A </text:span><text:span text:style-name="T6">Empresa Vendedora</text:span><text:span text:style-name="T7"> declara ser responsável pelo pagamento do IPVA, SEGURO OBRIGATÓRIO e MULTAS dos veículos automotores, vencidos até a data da entrega do bem ao arrematante, sendo que, a partir de então, o adquirente torna-se o único responsável por todos os encargos do veículo adquirido, sem direito a qualquer reclamação, indenização ou restituição, independente da data do recebimento da posse definitiva e do domínio.</text:span></text:p>
      <text:p text:style-name="P4" loext:marker-style-name="T4"><text:span text:style-name="T7">7.12. O veículo arrematado será entregue ao arrematante no prazo de até 02 (dois dias <text:s/>da confirmação do creditamento em conta bancária do valor da arrematação e da comissão do leiloeiro e da taxa administrativa. <text:s/></text:span><text:span text:style-name="T4"/></text:p>
      <text:p text:style-name="P4" loext:marker-style-name="T4"><text:soft-page-break/><text:span text:style-name="T7">7.13. O Certificado de Transferência do Veículo, devidamente assiando pela Empresa Vendedora, será entregue ao arrematante no prazo de 05(cinco dias úteis) da data da entrega do veículo automotor. </text:span><text:span text:style-name="T4"/></text:p>
      <text:p text:style-name="P4" loext:marker-style-name="T4"><text:span text:style-name="T7">7.14. Informações sobre este leilão, assim como informações sobre os veículos e as visitações aos mesmos poderão ser feitas diretamente no local do evento (Parque Municipal Americo Renne Giannette) nos dias 15 e 16 de Agosto de 2026. ou pelo site (www.arnaldoleiloes.com.br), ou pelo telefone: 31-99992-5828 ou 31-99275-3244- Arnaldo.</text:span><text:span text:style-name="T4"/></text:p>
      <text:p text:style-name="P4" loext:marker-style-name="T4"><text:span text:style-name="T7"><text:s/></text:span><text:span text:style-name="T4"/></text:p>
      <text:p text:style-name="P4" loext:marker-style-name="T4"><text:span text:style-name="T7">Belo Horizonte - MG, 20 de Julho de 2026.</text:span><text:span text:style-name="T4"/></text:p>
      <text:p text:style-name="P2" loext:marker-style-name="T4"/>
      <text:p text:style-name="P4" loext:marker-style-name="T4"><text:span text:style-name="T7">________________________________________________</text:span><text:span text:style-name="T4"/></text:p>
      <text:p text:style-name="P4" loext:marker-style-name="T4"><text:span text:style-name="T7"><text:s/></text:span><text:span text:style-name="T6">LEIOEIRO OFICIAL: ARNALDO EMILIO COLOMBAROLLI</text:span></text:p>
      <text:p text:style-name="P4" loext:marker-style-name="T4"><text:span text:style-name="T7"><text:s/></text:span><text:span text:style-name="T4"/></text:p>
      <text:p text:style-name="P2" loext:marker-style-name="T4"/>
      <text:p text:style-name="P2" loext:marker-style-name="T4"/>
      <text:p text:style-name="P2" loext:marker-style-name="T4"/>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pt" fo:country="BR"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pt" fo:country="BR"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List_20_Paragraph" style:display-name="List Paragraph" style:family="paragraph" style:parent-style-name="Standard">
      <style:paragraph-properties fo:margin-left="1.27cm" fo:margin-right="0cm" fo:margin-top="0cm" fo:margin-bottom="0cm" style:contextual-spacing="false" fo:line-height="100%" fo:text-align="left" style:justify-single-word="false" fo:orphans="2" fo:widows="2" fo:hyphenation-ladder-count="no-limit" fo:hyphenation-keep="auto" loext:hyphenation-keep-type="column" loext:hyphenation-keep-line="false" fo:text-indent="0cm" style:auto-text-indent="false"/>
      <style:text-properties style:use-window-font-color="true" loext:opacity="0%" style:font-name="Times New Roman" fo:font-family="'Times New Roman'" style:font-family-generic="roman" style:font-pitch="variable" fo:font-size="12pt" fo:language="ar" fo:country="SA" style:letter-kerning="false"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Num1">
      <text:list-level-style-number text:level="1" text:style-name="ListLabel_20_1" loext:is-legal="true"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 loext:is-legal="true"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loext:is-legal="true"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 loext:is-legal="true"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 loext:is-legal="true"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 loext:is-legal="true"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 loext:is-legal="true"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 loext:is-legal="true"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 loext:is-legal="true"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12T15:17:07.315346900</meta:creation-date>
    <meta:editing-cycles>2</meta:editing-cycles>
    <meta:print-date>2026-08-12T15:18:11.043754600</meta:print-date>
    <dc:date>2026-08-12T15:18:47.105962800</dc:date>
    <meta:editing-duration>PT1M40S</meta:editing-duration>
    <meta:document-statistic meta:table-count="0" meta:image-count="0" meta:object-count="0" meta:page-count="3" meta:paragraph-count="46" meta:word-count="999" meta:character-count="6635" meta:non-whitespace-character-count="5644"/>
    <meta:generator>LibreOffice/26.2.5.2$Windows_X86_64 LibreOffice_project/cd7284b4cbbfeb507e630c1aac019f4157393acb</meta:generator>
  </office:meta>
</office:document-meta>
</file>